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text" manifest:full-path="/"/>
  <manifest:file-entry manifest:media-type="application/vnd.sun.xml.ui.configuration" manifest:full-path="Configurations2/"/>
  <manifest:file-entry manifest:media-type="" manifest:full-path="Pictures/200000070000441D0000214945AB8BE2.svm"/>
  <manifest:file-entry manifest:media-type="image/jpeg" manifest:full-path="Pictures/1000000000000293000001761B99F0F8.jpg"/>
  <manifest:file-entry manifest:media-type="" manifest:full-path="Pictures/2000000700004452000031D28CC3CF40.svm"/>
  <manifest:file-entry manifest:media-type="" manifest:full-path="Pictures/200000070000448700002CC1975AE7D8.svm"/>
  <manifest:file-entry manifest:media-type="" manifest:full-path="Pictures/20000007000051C2000027977C47DCEC.svm"/>
  <manifest:file-entry manifest:media-type="" manifest:full-path="Pictures/20000007000044380000091995194C1B.svm"/>
  <manifest:file-entry manifest:media-type="" manifest:full-path="Pictures/200000070000445200001B30F7233E47.svm"/>
  <manifest:file-entry manifest:media-type="" manifest:full-path="Pictures/200000070000446C00001A27E28464DC.svm"/>
  <manifest:file-entry manifest:media-type="" manifest:full-path="Pictures/2000000700004452000011FDF1ABA3C7.svm"/>
  <manifest:file-entry manifest:media-type="" manifest:full-path="Pictures/20000007000044A10000110F6E8F9964.svm"/>
  <manifest:file-entry manifest:media-type="" manifest:full-path="Pictures/200000070000446C00000F189735125D.svm"/>
  <manifest:file-entry manifest:media-type="" manifest:full-path="Pictures/20000007000051DC0000217E058822AF.svm"/>
  <manifest:file-entry manifest:media-type="" manifest:full-path="Pictures/200000070000425B000030949D54F5EF.svm"/>
  <manifest:file-entry manifest:media-type="" manifest:full-path="Pictures/20000007000044BC000030E4D5F645ED.svm"/>
  <manifest:file-entry manifest:media-type="" manifest:full-path="Pictures/20000007000044380000319DFDC25A09.svm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MingLiU" svg:font-family="MingLiU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P1" style:family="paragraph" style:parent-style-name="Text_20_body">
      <style:paragraph-properties fo:text-align="center" style:justify-single-word="false"/>
    </style:style>
    <style:style style:name="P2" style:family="paragraph" style:parent-style-name="Text_20_body">
      <style:paragraph-properties fo:margin-left="1.27cm" fo:margin-right="0cm" fo:text-indent="-1.27cm" style:auto-text-indent="false"/>
    </style:style>
    <style:style style:name="P3" style:family="paragraph" style:parent-style-name="Text_20_body">
      <style:paragraph-properties fo:margin-left="0cm" fo:margin-right="0cm" fo:text-indent="0cm" style:auto-text-indent="false"/>
    </style:style>
    <style:style style:name="P4" style:family="paragraph" style:parent-style-name="Text_20_body">
      <style:paragraph-properties fo:margin-left="1.27cm" fo:margin-right="0cm" fo:text-indent="-1.27cm" style:auto-text-indent="false"/>
      <style:text-properties style:font-size-asian="14pt" style:font-weight-asian="bold"/>
    </style:style>
    <style:style style:name="P5" style:family="paragraph" style:parent-style-name="Text_20_body">
      <style:paragraph-properties fo:margin-top="0cm" fo:margin-bottom="0.212cm"/>
    </style:style>
    <style:style style:name="T1" style:family="text">
      <style:text-properties fo:font-size="16pt" fo:font-weight="bold"/>
    </style:style>
    <style:style style:name="T2" style:family="text">
      <style:text-properties style:font-size-asian="16pt" style:language-asian="en" style:country-asian="US" style:font-weight-asian="bold"/>
    </style:style>
    <style:style style:name="T3" style:family="text">
      <style:text-properties style:font-size-asian="14pt" style:language-asian="en" style:country-asian="US" style:font-weight-asian="bold"/>
    </style:style>
    <style:style style:name="T4" style:family="text">
      <style:text-properties style:font-size-asian="14pt" style:font-weight-asian="bold"/>
    </style:style>
    <style:style style:name="T5" style:family="text">
      <style:text-properties fo:font-size="14pt" fo:font-weight="bold"/>
    </style:style>
    <style:style style:name="T6" style:family="text">
      <style:text-properties style:font-size-asian="14pt" style:language-asian="zh" style:country-asian="TW" style:font-weight-asian="bold"/>
    </style:style>
    <style:style style:name="T7" style:family="text">
      <style:text-properties style:font-size-asian="16pt" style:language-asian="zh" style:country-asian="TW" style:font-weight-asian="bold"/>
    </style:style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 0cm 0cm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mirror="none" fo:clip="rect(0cm 0cm 0cm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from-top" style:vertical-rel="paragraph" style:horizontal-pos="from-left" style:horizontal-rel="paragraph" style:mirror="none" fo:clip="rect(0cm 0cm 0cm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vertical-pos="top" style:vertical-rel="paragraph" style:mirror="none" fo:clip="rect(0cm 0cm 0cm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Nvu</text:span><text:span text:style-name="T2">網頁製作教學設計</text:span></text:p>
      <text:p text:style-name="P2"><text:span text:style-name="T3">一、</text:span><text:span text:style-name="T4">教學主題：</text:span><text:span text:style-name="T5">Nvu</text:span>網頁製作</text:p>
      <text:p text:style-name="Text_20_body"><text:span text:style-name="T6">二、</text:span><text:span text:style-name="T4">主題架構圖：</text:span> </text:p>
      <text:p text:style-name="P3"><draw:frame draw:style-name="fr1" draw:name="圖形1" text:anchor-type="paragraph" svg:width="14.6cm" svg:height="8.356cm" draw:z-index="0"><draw:image xlink:href="Pictures/1000000000000293000001761B99F0F8.jpg" xlink:type="simple" xlink:show="embed" xlink:actuate="onLoad"/></draw:frame><text:span text:style-name="T6">三</text:span><text:span text:style-name="T3">、</text:span><text:span text:style-name="T4">實施對象：</text:span>六年級學生</text:p>
      <text:p text:style-name="P2"><text:span text:style-name="T6">四</text:span><text:span text:style-name="T3">、</text:span><text:span text:style-name="T4">實施時間：</text:span>共十九節</text:p>
      <text:p text:style-name="P2"><text:span text:style-name="T6">五</text:span><text:span text:style-name="T3">、</text:span><text:span text:style-name="T4">實施範圍：</text:span>資訊教育</text:p>
      <text:p text:style-name="P2"><text:span text:style-name="T7">六</text:span><text:span text:style-name="T2">、</text:span><text:span text:style-name="T4">各單元教學活動設計</text:span></text:p>
      <text:p text:style-name="P4"/>
      <text:p text:style-name="Text_20_body"><draw:frame draw:style-name="fr2" draw:name="圖形2" text:anchor-type="paragraph" svg:width="16.999cm" svg:height="4.475cm" draw:z-index="1"><draw:image xlink:href="Pictures/2000000700004452000011FDF1ABA3C7.svm" xlink:type="simple" xlink:show="embed" xlink:actuate="onLoad"/></draw:frame></text:p>
      <text:p text:style-name="Text_20_body"><draw:frame draw:style-name="fr2" draw:name="圖形3" text:anchor-type="paragraph" svg:width="16.999cm" svg:height="4.225cm" draw:z-index="2"><draw:image xlink:href="Pictures/20000007000044A10000110F6E8F9964.svm" xlink:type="simple" xlink:show="embed" xlink:actuate="onLoad"/></draw:frame></text:p>
      <text:p text:style-name="Text_20_body"><draw:frame draw:style-name="fr3" draw:name="圖形5" text:anchor-type="paragraph" svg:x="0cm" svg:y="12.222cm" svg:width="16.999cm" svg:height="6.763cm" draw:z-index="4"><draw:image xlink:href="Pictures/200000070000445200001B30F7233E47.svm" xlink:type="simple" xlink:show="embed" xlink:actuate="onLoad"/></draw:frame><draw:frame draw:style-name="fr4" draw:name="圖形4" text:anchor-type="paragraph" svg:width="16.999cm" svg:height="12.09cm" draw:z-index="3"><draw:image xlink:href="Pictures/20000007000044BC000030E4D5F645ED.svm" xlink:type="simple" xlink:show="embed" xlink:actuate="onLoad"/></draw:frame></text:p>
      <text:p text:style-name="Text_20_body"><draw:frame draw:style-name="fr3" draw:name="圖形6" text:anchor-type="paragraph" svg:x="-0.023cm" svg:y="7.105cm" svg:width="16.999cm" svg:height="6.403cm" draw:z-index="5"><draw:image xlink:href="Pictures/200000070000446C00001A27E28464DC.svm" xlink:type="simple" xlink:show="embed" xlink:actuate="onLoad"/></draw:frame></text:p>
      <text:p text:style-name="Text_20_body"><draw:frame draw:style-name="fr3" draw:name="圖形9" text:anchor-type="paragraph" svg:x="0.046cm" svg:y="14.995cm" svg:width="16.999cm" svg:height="10.174cm" draw:z-index="8"><draw:image xlink:href="Pictures/200000070000448700002CC1975AE7D8.svm" xlink:type="simple" xlink:show="embed" xlink:actuate="onLoad"/></draw:frame><draw:frame draw:style-name="fr3" draw:name="圖形7" text:anchor-type="paragraph" svg:x="0.079cm" svg:y="0cm" svg:width="16.999cm" svg:height="12.361cm" draw:z-index="6"><draw:image xlink:href="Pictures/20000007000044380000319DFDC25A09.svm" xlink:type="simple" xlink:show="embed" xlink:actuate="onLoad"/></draw:frame><draw:frame draw:style-name="fr3" draw:name="圖形8" text:anchor-type="paragraph" svg:x="0.023cm" svg:y="12.502cm" svg:width="16.999cm" svg:height="2.494cm" draw:z-index="7"><draw:image xlink:href="Pictures/20000007000044380000091995194C1B.svm" xlink:type="simple" xlink:show="embed" xlink:actuate="onLoad"/></draw:frame></text:p>
      <text:p text:style-name="Text_20_body"><draw:frame draw:style-name="fr2" draw:name="圖形10" text:anchor-type="paragraph" svg:width="16.999cm" svg:height="12.395cm" draw:z-index="9"><draw:image xlink:href="Pictures/2000000700004452000031D28CC3CF40.svm" xlink:type="simple" xlink:show="embed" xlink:actuate="onLoad"/></draw:frame></text:p>
      <text:p text:style-name="Text_20_body"><draw:frame draw:style-name="fr1" draw:name="圖形11" text:anchor-type="paragraph" svg:width="16.999cm" svg:height="8.885cm" draw:z-index="10"><draw:image xlink:href="Pictures/200000070000441D0000214945AB8BE2.svm" xlink:type="simple" xlink:show="embed" xlink:actuate="onLoad"/></draw:frame></text:p>
      <text:p text:style-name="Text_20_body"/>
      <text:p text:style-name="Text_20_body"/>
      <text:p text:style-name="Text_20_body"/>
      <text:p text:style-name="Text_20_body"><draw:frame draw:style-name="fr3" draw:name="圖形13" text:anchor-type="paragraph" svg:x="0cm" svg:y="12.541cm" svg:width="16.999cm" svg:height="3.902cm" draw:z-index="12"><draw:image xlink:href="Pictures/200000070000446C00000F189735125D.svm" xlink:type="simple" xlink:show="embed" xlink:actuate="onLoad"/></draw:frame><draw:frame draw:style-name="fr1" draw:name="圖形12" text:anchor-type="paragraph" svg:width="16.986cm" svg:height="12.435cm" draw:z-index="11"><draw:image xlink:href="Pictures/200000070000425B000030949D54F5EF.svm" xlink:type="simple" xlink:show="embed" xlink:actuate="onLoad"/></draw:frame></text:p>
      <text:p text:style-name="P5"><draw:frame draw:style-name="fr2" draw:name="圖形14" text:anchor-type="paragraph" svg:width="16.999cm" svg:height="8.23cm" draw:z-index="13"><draw:image xlink:href="Pictures/20000007000051C2000027977C47DCEC.svm" xlink:type="simple" xlink:show="embed" xlink:actuate="onLoad"/></draw:frame></text:p>
      <text:p text:style-name="P5"><draw:frame draw:style-name="fr2" draw:name="圖形15" text:anchor-type="paragraph" svg:width="16.999cm" svg:height="6.953cm" draw:z-index="14"><draw:image xlink:href="Pictures/20000007000051DC0000217E058822AF.svm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Tahoma1" svg:font-family="Tahoma"/>
    <style:font-face style:name="MingLiU" svg:font-family="MingLiU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zh" style:country-asian="TW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n" fo:country="US" style:font-name-asian="MingLiU" style:font-size-asian="12pt" style:language-asian="zh" style:country-asian="TW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ngLiU" style:font-size-asian="14pt" style:font-name-complex="Tahoma" style:font-size-complex="14pt"/>
    </style:style>
    <style:style style:name="List" style:family="paragraph" style:parent-style-name="Text_20_body" style:class="list">
      <style:text-properties style:font-name-complex="Tahoma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2">
      <style:page-layout-properties fo:page-width="20.999cm" fo:page-height="29.699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  <style:master-page style:name="HTML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0$Win32 OpenOffice.org_project/680m1$Build-8990</meta:generator>
    <meta:creation-date>2008-09-26T14:31:20</meta:creation-date>
    <dc:date>2008-09-26T15:59:24</dc:date>
    <dc:language>en-US</dc:language>
    <meta:editing-cycles>9</meta:editing-cycles>
    <meta:editing-duration>PT1H26M55S</meta:editing-duration>
    <meta:user-defined meta:name="Info 1"/>
    <meta:user-defined meta:name="Info 2"/>
    <meta:user-defined meta:name="Info 3"/>
    <meta:user-defined meta:name="Info 4"/>
    <meta:document-statistic meta:table-count="0" meta:image-count="15" meta:object-count="0" meta:page-count="6" meta:paragraph-count="7" meta:word-count="36" meta:character-count="79"/>
  </office:meta>
</office:document-meta>
</file>