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Text_20_body">
      <style:text-properties style:font-size-asian="20pt" style:font-weight-asian="bold"/>
    </style:style>
    <style:style style:name="P2" style:family="paragraph" style:parent-style-name="Text_20_body">
      <style:text-properties style:font-size-asian="14pt"/>
    </style:style>
    <style:style style:name="P3" style:family="paragraph" style:parent-style-name="Text_20_body">
      <style:paragraph-properties fo:text-align="justify" style:justify-single-word="false"/>
    </style:style>
    <style:style style:name="P4" style:family="paragraph" style:parent-style-name="Text_20_body">
      <style:paragraph-properties fo:text-align="center" style:justify-single-word="false"/>
    </style:style>
    <style:style style:name="P5" style:family="paragraph" style:parent-style-name="Text_20_body">
      <style:paragraph-properties fo:margin-left="0cm" fo:margin-right="0cm" fo:text-align="justify" style:justify-single-word="false" fo:text-indent="1.27cm" style:auto-text-indent="false"/>
      <style:text-properties style:font-size-asian="14pt"/>
    </style:style>
    <style:style style:name="P6" style:family="paragraph" style:parent-style-name="Text_20_body">
      <style:paragraph-properties fo:margin-left="0cm" fo:margin-right="0cm" fo:text-align="justify" style:justify-single-word="false" fo:text-indent="1.27cm" style:auto-text-indent="false"/>
    </style:style>
    <style:style style:name="P7" style:family="paragraph" style:parent-style-name="Text_20_body">
      <style:paragraph-properties fo:text-align="justify" style:justify-single-word="false"/>
      <style:text-properties fo:font-size="14pt" fo:language="en" fo:country="US"/>
    </style:style>
    <style:style style:name="P8" style:family="paragraph" style:parent-style-name="Text_20_body">
      <style:paragraph-properties fo:margin-left="1.408cm" fo:margin-right="0cm" fo:text-indent="-1.408cm" style:auto-text-indent="false"/>
    </style:style>
    <style:style style:name="P9" style:family="paragraph" style:parent-style-name="Text_20_body">
      <style:paragraph-properties fo:margin-left="1.408cm" fo:margin-right="0cm" fo:text-indent="-1.408cm" style:auto-text-indent="false"/>
      <style:text-properties style:font-size-asian="14pt"/>
    </style:style>
    <style:style style:name="P10" style:family="paragraph" style:parent-style-name="Text_20_body">
      <style:paragraph-properties fo:margin-left="1.409cm" fo:margin-right="0cm" fo:text-indent="-1.409cm" style:auto-text-indent="false"/>
    </style:style>
    <style:style style:name="T1" style:family="text">
      <style:text-properties fo:font-size="14pt"/>
    </style:style>
    <style:style style:name="T2" style:family="text">
      <style:text-properties style:font-size-asian="14pt" style:language-asian="en" style:country-asian="US"/>
    </style:style>
    <style:style style:name="T3" style:family="text">
      <style:text-properties style:font-size-asian="14pt"/>
    </style:style>
    <style:style style:name="T4" style:family="text">
      <style:text-properties fo:font-size="14pt" fo:language="en" fo:country="US"/>
    </style:style>
    <style:style style:name="T5" style:family="text">
      <style:text-properties style:font-size-asian="14pt" style:font-weight-asian="bold"/>
    </style:style>
    <style:style style:name="T6" style:family="text">
      <style:text-properties style:font-size-asian="14pt" style:language-asian="en" style:country-asian="US" style:font-weight-asian="bold"/>
    </style:style>
    <style:style style:name="T7" style:family="text">
      <style:text-properties fo:font-size="14pt" fo:font-weight="bold"/>
    </style:style>
    <style:style style:name="T8" style:family="text">
      <style:text-properties fo:font-size="14pt" style:language-asian="zh" style:country-asian="TW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授權函範例</text:p>
      <text:p text:style-name="Text_20_body"><text:span text:style-name="T1">xxxxxxxxx</text:span><text:span text:style-name="T2">網站</text:span></text:p>
      <text:p text:style-name="P2">網址：</text:p>
      <text:p text:style-name="Text_20_body"><text:span text:style-name="T3">親愛的 敬啟者鈞鑒</text:span><text:span text:style-name="T1">:</text:span></text:p>
      <text:p text:style-name="P3"><text:span text:style-name="T3">我是 </text:span>○○○<text:span text:style-name="T3">，是台南縣仁德國民小學學生。目前正在學習製作網頁的課程。因為瀏覽網頁時，發現貴站的資料十分豐富，我想從貴網站</text:span><text:span text:style-name="T1">(</text:span><text:span text:style-name="T2">網址：</text:span><text:span text:style-name="T1">______________)</text:span><text:span text:style-name="T2">，擷取部分照片運用在我製作的個人網站上，純粹是個人網頁製作，無任何商業營利行為。</text:span></text:p>
      <text:p text:style-name="Text_20_body"><text:span text:style-name="T3">請問您是否擁有這些圖片</text:span><text:span text:style-name="T1">/</text:span><text:span text:style-name="T2">聲音</text:span><text:span text:style-name="T1">/</text:span><text:span text:style-name="T2">影片的著作權</text:span><text:span text:style-name="T1">? </text:span><text:span text:style-name="T2">若有，您是否同意授權我於上述的情形中使用</text:span><text:span text:style-name="T1">? </text:span><text:span text:style-name="T2">當然</text:span><text:span text:style-name="T1">, </text:span><text:span text:style-name="T2">我將會註明資料來源為貴網站，並在文件中附上您想要加註的說明。感謝您的協助。</text:span></text:p>
      <text:p text:style-name="Text_20_body"/>
      <text:p text:style-name="P2">姓名： </text:p>
      <text:p text:style-name="P2">學校：</text:p>
      <text:p text:style-name="P2">班級：</text:p>
      <text:p text:style-name="P2">個人網頁址：</text:p>
      <text:p text:style-name="Text_20_body"><text:span text:style-name="T3">我的</text:span><text:span text:style-name="T1">E-mail</text:span><text:span text:style-name="T2">： </text:span></text:p>
      <text:p text:style-name="P4"><text:span text:style-name="T4">=============================================================</text:span></text:p>
      <text:p text:style-name="P4"><text:span text:style-name="T5">回</text:span><text:span text:style-name="T6">函 </text:span></text:p>
      <text:p text:style-name="P5">本人同意○○○於上述情形之著作資料使用。</text:p>
      <text:p text:style-name="P6"/>
      <text:p text:style-name="P3"><text:span text:style-name="T3">姓名</text:span><text:span text:style-name="T1">:</text:span></text:p>
      <text:p text:style-name="P3"><text:span text:style-name="T3">服務單位</text:span><text:span text:style-name="T1">:</text:span></text:p>
      <text:p text:style-name="P7">E-mail: </text:p>
      <text:p text:style-name="P8"><text:span text:style-name="T3">日期</text:span><text:span text:style-name="T1">:</text:span></text:p>
      <text:p text:style-name="P8"><text:span text:style-name="T3">其他事項：</text:span></text:p>
      <text:p text:style-name="P9"/>
      <text:p text:style-name="P9"/>
      <text:p text:style-name="P10"><text:span text:style-name="T5">說明</text:span><text:span text:style-name="T7">:</text:span><text:span text:style-name="T2">授權人填完上列各欄資料，可複製和貼上於電子郵件的信件內容中，再以</text:span><text:span text:style-name="T1">email</text:span><text:span text:style-name="T2">回覆至</text:span><text:span text:style-name="T3">我的</text:span><text:span text:style-name="T1">E-mail</text:span><text:span text:style-name="T8">，感謝您!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4:04:50</meta:creation-date>
    <dc:date>2008-09-26T14:07:55</dc:date>
    <dc:language>en-US</dc:language>
    <meta:editing-cycles>2</meta:editing-cycles>
    <meta:editing-duration>PT3M5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20" meta:word-count="97" meta:character-count="424"/>
  </office:meta>
</office:document-meta>
</file>