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end" style:justify-single-word="false"/>
    </style:style>
    <style:style style:name="P3" style:family="paragraph" style:parent-style-name="Text_20_body">
      <style:paragraph-properties fo:line-height="150%"/>
      <style:text-properties style:font-size-asian="14pt" style:font-weight-asian="bold"/>
    </style:style>
    <style:style style:name="P4" style:family="paragraph" style:parent-style-name="Text_20_body">
      <style:paragraph-properties fo:margin-left="1.27cm" fo:margin-right="0cm" fo:line-height="150%" fo:text-indent="-1.27cm" style:auto-text-indent="false"/>
    </style:style>
    <style:style style:name="P5" style:family="paragraph" style:parent-style-name="Text_20_body">
      <style:paragraph-properties fo:line-height="150%"/>
    </style:style>
    <style:style style:name="T1" style:family="text">
      <style:text-properties fo:font-size="18pt"/>
    </style:style>
    <style:style style:name="T2" style:family="text">
      <style:text-properties style:font-size-asian="18pt" style:language-asian="en" style:country-asian="US"/>
    </style:style>
    <style:style style:name="T3" style:family="text">
      <style:text-properties style:font-size-asian="14pt"/>
    </style:style>
    <style:style style:name="T4" style:family="text">
      <style:text-properties style:font-size-asian="14pt" style:language-asian="en" style:country-asian="US"/>
    </style:style>
    <style:style style:name="T5" style:family="text">
      <style:text-properties fo:font-size="14pt"/>
    </style:style>
    <style:style style:name="T6" style:family="text">
      <style:text-properties fo:font-size="14pt" style:text-underline-style="solid" style:text-underline-width="auto" style:text-underline-color="font-color" style:language-asian="zh" style:country-asian="TW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Nvu</text:span><text:span text:style-name="T2">網頁製作課程實施前問卷調查表</text:span></text:p>
      <text:p text:style-name="P2"><text:span text:style-name="T3">年 <text:s text:c="2"/></text:span><text:span text:style-name="T4">班 <text:s text:c="2"/>號姓名</text:span><text:span text:style-name="T5">:</text:span><text:span text:style-name="T6">____________</text:span></text:p>
      <text:p text:style-name="P3">小朋友，在上網頁製作課程前，請你想一想，再回答下面的問題。</text:p>
      <text:p text:style-name="P4"><text:span text:style-name="T4">一、</text:span><text:span text:style-name="T3">你曾經上網瀏覽網頁嗎？</text:span></text:p>
      <text:p text:style-name="P5">□<text:span text:style-name="T3">有</text:span></text:p>
      <text:p text:style-name="P5">□<text:span text:style-name="T3">沒有</text:span></text:p>
      <text:p text:style-name="P4"><text:span text:style-name="T4">二、</text:span><text:span text:style-name="T3">你知道網頁怎麼製作嗎？</text:span></text:p>
      <text:p text:style-name="P5">□<text:span text:style-name="T3">知道</text:span></text:p>
      <text:p text:style-name="P5">□<text:span text:style-name="T3">有點知道</text:span></text:p>
      <text:p text:style-name="P5">□<text:span text:style-name="T3">不知道</text:span></text:p>
      <text:p text:style-name="P4"><text:span text:style-name="T4">三、</text:span><text:span text:style-name="T3">你知道有哪些網頁製作軟體？（可複選）</text:span></text:p>
      <text:p text:style-name="P5">□ <text:span text:style-name="T4">無</text:span></text:p>
      <text:p text:style-name="P5">□ <text:span text:style-name="T5">Nvu</text:span></text:p>
      <text:p text:style-name="P5">□ <text:span text:style-name="T5">Frontpage</text:span></text:p>
      <text:p text:style-name="P5">□ <text:span text:style-name="T5">Dreamweaver</text:span></text:p>
      <text:p text:style-name="P5">□ <text:span text:style-name="T5">Namo WebEditor</text:span></text:p>
      <text:p text:style-name="P5">□ <text:span text:style-name="T3">其他：</text:span><text:span text:style-name="T5">_______________________________________</text:span></text:p>
      <text:p text:style-name="P4"><text:span text:style-name="T4">四、</text:span><text:span text:style-name="T3">你知道什麼是智慧財產權嗎？</text:span></text:p>
      <text:p text:style-name="P5">□ <text:span text:style-name="T3">知道</text:span></text:p>
      <text:p text:style-name="P5">□ <text:span text:style-name="T3">有點知道</text:span></text:p>
      <text:p text:style-name="P5">□ <text:span text:style-name="T3">不知道</text:span></text:p>
      <text:p text:style-name="P4"><text:span text:style-name="T4">五、</text:span><text:span text:style-name="T3">如果讓你製作網頁，你覺得可以放入哪些內容？</text:span></text:p>
      <text:p text:style-name="P5"><text:span text:style-name="T3">答：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MingLiU" style:font-size-asian="12pt" style:language-asian="zh" style:country-asian="TW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gLiU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001cm" fo:page-height="29.7cm" style:num-format="1" style:print-orientation="portrait" fo:margin-top="2cm" fo:margin-bottom="1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creation-date>2008-09-26T14:01:42</meta:creation-date>
    <dc:date>2008-09-26T14:04:26</dc:date>
    <dc:language>en-US</dc:language>
    <meta:editing-cycles>2</meta:editing-cycles>
    <meta:editing-duration>PT2M44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23" meta:word-count="88" meta:character-count="280"/>
  </office:meta>
</office:document-meta>
</file>