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MingLiU" svg:font-family="MingLiU"/>
    <style:font-face style:name="Tahoma1" svg:font-family="Tahoma"/>
    <style:font-face style:name="MingLiU1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ext_20_body">
      <style:paragraph-properties fo:text-align="end" style:justify-single-word="false"/>
    </style:style>
    <style:style style:name="P3" style:family="paragraph" style:parent-style-name="Text_20_body">
      <style:paragraph-properties fo:line-height="150%"/>
      <style:text-properties style:font-size-asian="14pt" style:font-weight-asian="bold"/>
    </style:style>
    <style:style style:name="P4" style:family="paragraph" style:parent-style-name="Text_20_body">
      <style:paragraph-properties fo:line-height="150%"/>
    </style:style>
    <style:style style:name="P5" style:family="paragraph" style:parent-style-name="Text_20_body">
      <style:paragraph-properties fo:margin-left="1.27cm" fo:margin-right="0cm" fo:line-height="150%" fo:text-indent="-1.27cm" style:auto-text-indent="false"/>
    </style:style>
    <style:style style:name="P6" style:family="paragraph" style:parent-style-name="Text_20_body">
      <style:paragraph-properties fo:margin-left="0cm" fo:margin-right="0cm" fo:margin-top="0cm" fo:margin-bottom="0.212cm" fo:line-height="150%" fo:text-indent="0cm" style:auto-text-indent="false"/>
    </style:style>
    <style:style style:name="P7" style:family="paragraph" style:parent-style-name="Text_20_body">
      <style:paragraph-properties fo:margin-left="1.27cm" fo:margin-right="0cm" fo:text-indent="-1.27cm" style:auto-text-indent="false"/>
    </style:style>
    <style:style style:name="P8" style:family="paragraph" style:parent-style-name="Text_20_body">
      <style:paragraph-properties fo:margin-left="0cm" fo:margin-right="0cm" fo:margin-top="0cm" fo:margin-bottom="0.212cm" fo:text-indent="0cm" style:auto-text-indent="false"/>
    </style:style>
    <style:style style:name="P9" style:family="paragraph" style:parent-style-name="Text_20_body">
      <style:paragraph-properties fo:margin-left="0cm" fo:margin-right="0cm" fo:margin-top="0cm" fo:margin-bottom="0.212cm" fo:text-indent="0cm" style:auto-text-indent="false"/>
      <style:text-properties style:font-size-asian="14pt"/>
    </style:style>
    <style:style style:name="P10" style:family="paragraph" style:parent-style-name="Text_20_body">
      <style:text-properties style:font-size-asian="14pt"/>
    </style:style>
    <style:style style:name="T1" style:family="text">
      <style:text-properties fo:font-size="18pt"/>
    </style:style>
    <style:style style:name="T2" style:family="text">
      <style:text-properties style:font-size-asian="18pt" style:language-asian="en" style:country-asian="US"/>
    </style:style>
    <style:style style:name="T3" style:family="text">
      <style:text-properties style:font-size-asian="14pt"/>
    </style:style>
    <style:style style:name="T4" style:family="text">
      <style:text-properties style:font-size-asian="14pt" style:language-asian="en" style:country-asian="US"/>
    </style:style>
    <style:style style:name="T5" style:family="text">
      <style:text-properties fo:font-size="14pt"/>
    </style:style>
    <style:style style:name="T6" style:family="text">
      <style:text-properties fo:font-size="14pt" style:text-underline-style="solid" style:text-underline-width="auto" style:text-underline-color="font-color"/>
    </style:style>
    <style:style style:name="T7" style:family="text">
      <style:text-properties fo:color="#ff0000" style:font-size-asian="14pt" style:language-asian="en" style:country-asian="US"/>
    </style:style>
    <style:style style:name="T8" style:family="text">
      <style:text-properties style:font-name="MingLiU" fo:font-size="14pt"/>
    </style:style>
    <style:style style:name="T9" style:family="text">
      <style:text-properties style:language-asian="zh" style:country-asian="TW"/>
    </style:style>
    <style:style style:name="T10" style:family="text">
      <style:text-properties style:text-underline-style="solid" style:text-underline-width="auto" style:text-underline-color="font-colo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Nvu</text:span><text:span text:style-name="T2">網頁製作課程實施後問卷調查表</text:span></text:p>
      <text:p text:style-name="P2"><text:span text:style-name="T3">年 <text:s text:c="2"/></text:span><text:span text:style-name="T4">班 <text:s text:c="2"/>號姓名</text:span><text:span text:style-name="T5">:</text:span><text:span text:style-name="T6">_________</text:span></text:p>
      <text:p text:style-name="P3">小朋友，在上完網頁製作課程後，請你想一想，再回答下面的問題。</text:p>
      <text:p text:style-name="P4"/>
      <text:p text:style-name="P5"><text:span text:style-name="T4">一、</text:span><text:span text:style-name="T3">你會使用</text:span><text:span text:style-name="T5">Nvu</text:span><text:span text:style-name="T4">網頁製作軟體做網頁嗎？</text:span></text:p>
      <text:p text:style-name="P4">□<text:span text:style-name="T3">會</text:span></text:p>
      <text:p text:style-name="P4">□<text:span text:style-name="T3">有點會</text:span></text:p>
      <text:p text:style-name="P6">□<text:span text:style-name="T3">不會</text:span></text:p>
      <text:p text:style-name="P5"><text:span text:style-name="T4">二、</text:span><text:span text:style-name="T3">你的個人網頁有引用別人的文章或圖片嗎？</text:span></text:p>
      <text:p text:style-name="P4">□<text:span text:style-name="T3">有</text:span></text:p>
      <text:p text:style-name="P6">□<text:span text:style-name="T3">沒有</text:span></text:p>
      <text:p text:style-name="P7"><text:span text:style-name="T4">三、</text:span><text:span text:style-name="T3">如果有引用別人的文章或圖片，你有徵求作者的同意嗎？</text:span></text:p>
      <text:p text:style-name="P4">□<text:span text:style-name="T3">有</text:span></text:p>
      <text:p text:style-name="P8">□<text:span text:style-name="T3">沒有</text:span></text:p>
      <text:p text:style-name="P9"/>
      <text:p text:style-name="P5"><text:span text:style-name="T4">四、</text:span><text:span text:style-name="T5">NVU</text:span><text:span text:style-name="T4">網頁製作軟體，</text:span><text:span text:style-name="T5">NVU</text:span><text:span text:style-name="T4">代表什麼意思？</text:span></text:p>
      <text:p text:style-name="P4">□ <text:span text:style-name="T5">No You</text:span></text:p>
      <text:p text:style-name="P6">□ <text:span text:style-name="T5">New View</text:span><text:span text:style-name="T7">（正解）</text:span><text:span text:style-name="T5"><text:line-break/></text:span><text:span text:style-name="T8">□</text:span><text:span text:style-name="T5"> <text:s/>No View</text:span></text:p>
      <text:p text:style-name="P7"><text:span text:style-name="T4">五、</text:span><text:span text:style-name="T3">請用簡單的幾句話寫下你製作網頁的心得。</text:span></text:p>
      <text:p text:style-name="P10">　　<text:span text:style-name="T9">答：</text:span><text:span text:style-name="T10">　　　　　　　　　　　　　　　　　　　　　　　　　　　　　　</text:span></text:p>
      <text:p text:style-name="P10">　　　<text:span text:style-name="T10">　　　　　　　　　　　　　　　　　　　　　　　　　　　　　　　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MingLiU" svg:font-family="MingLiU"/>
    <style:font-face style:name="Tahoma1" svg:font-family="Tahoma"/>
    <style:font-face style:name="MingLiU1" svg:font-family="MingLiU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font-name-asian="MingLiU1" style:font-size-asian="12pt" style:language-asian="zh" style:country-asian="TW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ngLiU1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HTML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1$Build-8990</meta:generator>
    <meta:creation-date>2008-09-26T13:55:01</meta:creation-date>
    <dc:date>2008-09-26T14:01:24</dc:date>
    <dc:language>en-US</dc:language>
    <meta:editing-cycles>2</meta:editing-cycles>
    <meta:editing-duration>PT6M25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1" meta:paragraph-count="19" meta:word-count="93" meta:character-count="299"/>
  </office:meta>
</office:document-meta>
</file>